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center" fo:margin-top="0.1666in" fo:line-height="150%"/>
      <style:text-properties style:font-name="標楷體" style:font-name-asian="標楷體" fo:font-size="16pt" style:font-size-asian="16pt" style:font-size-complex="16pt"/>
    </style:style>
    <style:style style:name="TableColumn4" style:family="table-column">
      <style:table-column-properties style:column-width="1.4687in"/>
    </style:style>
    <style:style style:name="TableColumn5" style:family="table-column">
      <style:table-column-properties style:column-width="0.9034in"/>
    </style:style>
    <style:style style:name="TableColumn6" style:family="table-column">
      <style:table-column-properties style:column-width="1.268in"/>
    </style:style>
    <style:style style:name="TableColumn7" style:family="table-column">
      <style:table-column-properties style:column-width="0.9826in"/>
    </style:style>
    <style:style style:name="TableColumn8" style:family="table-column">
      <style:table-column-properties style:column-width="1.6687in"/>
    </style:style>
    <style:style style:name="Table3" style:family="table">
      <style:table-properties style:width="6.2916in" style:rel-width="100%" fo:margin-left="0in" table:align="left"/>
    </style:style>
    <style:style style:name="TableRow9" style:family="table-row">
      <style:table-row-properties style:min-row-height="0.3236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widows="2" fo:orphans="2" fo:text-align="end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end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Row20" style:family="table-row">
      <style:table-row-properties style:min-row-height="0.3236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Row28" style:family="table-row">
      <style:table-row-properties style:min-row-height="0.3236in"/>
    </style:style>
    <style:style style:name="P29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Row36" style:family="table-row">
      <style:table-row-properties style:min-row-height="0.323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2" fo:orphans="2"/>
      <style:text-properties style:font-name="標楷體" style:font-name-asian="標楷體" fo:font-size="11pt" style:font-size-asian="11pt" style:font-size-complex="12pt"/>
    </style:style>
    <style:style style:name="P41" style:parent-style-name="內文" style:family="paragraph">
      <style:paragraph-properties fo:widows="2" fo:orphans="2"/>
    </style:style>
    <style:style style:name="T42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Row43" style:family="table-row">
      <style:table-row-properties style:min-row-height="3.77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48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 fo:font-size="11pt" style:font-size-asian="11pt" style:font-size-complex="12pt"/>
    </style:style>
    <style:style style:name="P49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0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1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2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3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4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5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6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7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8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59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60" style:parent-style-name="內文" style:family="paragraph">
      <style:paragraph-properties fo:widows="2" fo:orphans="2" style:snap-to-layout-grid="false"/>
      <style:text-properties style:font-name="標楷體" style:font-name-asian="標楷體" fo:font-size="11pt" style:font-size-asian="11pt" style:font-size-complex="12pt"/>
    </style:style>
    <style:style style:name="P61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 fo:font-size="11pt" style:font-size-asian="11pt" style:font-size-complex="12pt"/>
    </style:style>
    <style:style style:name="P62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63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64" style:parent-style-name="內文" style:family="paragraph">
      <style:paragraph-properties fo:widows="2" fo:orphans="2" style:snap-to-layout-grid="false" fo:margin-left="0.1666in">
        <style:tab-stops/>
      </style:paragraph-properties>
      <style:text-properties style:font-name="標楷體" style:font-name-asian="標楷體" fo:font-size="11pt" style:font-size-asian="11pt" style:font-size-complex="12pt"/>
    </style:style>
    <style:style style:name="P65" style:parent-style-name="內文" style:family="paragraph">
      <style:paragraph-properties fo:widows="2" fo:orphans="2" style:snap-to-layout-grid="false" fo:margin-left="0.1666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ableRow69" style:family="table-row">
      <style:table-row-properties style:min-row-height="1.595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清單段落" style:list-style-name="LFO1" style:family="paragraph">
      <style:paragraph-properties fo:widows="2" fo:orphans="2" fo:margin-left="0.3333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7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76" style:parent-style-name="清單段落" style:list-style-name="LFO1" style:family="paragraph">
      <style:paragraph-properties fo:widows="2" fo:orphans="2" fo:margin-left="0.3333in">
        <style:tab-stops/>
      </style:paragraph-properties>
      <style:text-properties style:font-name="標楷體" style:font-name-asian="標楷體" style:font-size-complex="12pt"/>
    </style:style>
    <style:style style:name="P7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7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justify"/>
      <style:text-properties style:font-name="標楷體" style:font-name-asian="標楷體" style:font-size-complex="12pt"/>
    </style:style>
    <style:style style:name="P85" style:parent-style-name="內文" style:family="paragraph">
      <style:paragraph-properties fo:widows="2" fo:orphans="2" fo:text-align="justify"/>
      <style:text-properties style:font-name="標楷體" style:font-name-asian="標楷體" style:font-size-complex="12pt"/>
    </style:style>
    <style:style style:name="P86" style:parent-style-name="內文" style:family="paragraph">
      <style:paragraph-properties fo:widows="2" fo:orphans="2" fo:text-align="justify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ableRow88" style:family="table-row">
      <style:table-row-properties style:min-row-height="0.7131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widows="2" fo:orphans="2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國民教育輔導團國小數學領域輔導小組到校輔導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rows-spanned="3">
            <text:p text:style-name="P11">校名</text:p>
          </table:table-cell>
          <table:table-cell table:style-name="TableCell12" table:number-rows-spanned="3">
            <text:p text:style-name="P13">區</text:p>
          </table:table-cell>
          <table:table-cell table:style-name="TableCell14" table:number-rows-spanned="3">
            <text:p text:style-name="P15">國小</text:p>
          </table:table-cell>
          <table:table-cell table:style-name="TableCell16">
            <text:p text:style-name="P17">聯絡人</text:p>
          </table:table-cell>
          <table:table-cell table:style-name="TableCell18">
            <text:p text:style-name="P19"/>
          </table:table-cell>
        </table:table-row>
        <table:table-row table:style-name="TableRow20">
          <table:covered-table-cell>
            <text:p text:style-name="P21"/>
          </table:covered-table-cell>
          <table:covered-table-cell>
            <text:p text:style-name="P22"/>
          </table:covered-table-cell>
          <table:covered-table-cell>
            <text:p text:style-name="P23"/>
          </table:covered-table-cell>
          <table:table-cell table:style-name="TableCell24">
            <text:p text:style-name="P25">聯絡電話</text:p>
          </table:table-cell>
          <table:table-cell table:style-name="TableCell26">
            <text:p text:style-name="P27"/>
          </table:table-cell>
        </table:table-row>
        <table:table-row table:style-name="TableRow28">
          <table:covered-table-cell>
            <text:p text:style-name="P29"/>
          </table:covered-table-cell>
          <table:covered-table-cell>
            <text:p text:style-name="P30"/>
          </table:covered-table-cell>
          <table:covered-table-cell>
            <text:p text:style-name="P31"/>
          </table:covered-table-cell>
          <table:table-cell table:style-name="TableCell32">
            <text:p text:style-name="P33">E-mail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期程規畫</text:p>
          </table:table-cell>
          <table:table-cell table:style-name="TableCell39" table:number-columns-spanned="4">
            <text:p text:style-name="P40">週五下午<text:s text:c="3"/>□<text:s/>10月 <text:s text:c="2"/><text:s/>□<text:s/>11月<text:s text:c="4"/>□<text:s/>12月</text:p>
            <text:p text:style-name="P41"><text:span text:style-name="T42">※ 實際日期由輔導小組安排</text:span></text:p>
          </table:table-cell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輔導方式</text:p>
          </table:table-cell>
          <table:table-cell table:style-name="TableCell46" table:number-columns-spanned="4">
            <text:p text:style-name="P47">以下專題講座或教學研究擇一勾選：</text:p>
            <text:p text:style-name="P48">專題講座：</text:p>
            <text:p text:style-name="P49">□<text:s/>數學領域命題實務</text:p>
            <text:p text:style-name="P50">□<text:s/>數學基本學力檢測結果探究暨教學實務</text:p>
            <text:p text:style-name="P51">□<text:s/>數學領域素養教學(教材教法)</text:p>
            <text:p text:style-name="P52">□<text:s/>教具使用指導</text:p>
            <text:p text:style-name="P53">□<text:s/>數學建構反應題融入教學實務</text:p>
            <text:p text:style-name="P54">□<text:s/>數學補救教學實務與教材分享</text:p>
            <text:p text:style-name="P55">□ 數學領域素養導向的教學/評量示例</text:p>
            <text:p text:style-name="P56">□ 數學繪本融入素養教學</text:p>
            <text:p text:style-name="P57">□<text:s/>數學領域創新教學（數學遊戲、延伸學習活動……）</text:p>
            <text:p text:style-name="P58">□ 酷課雲教學影片介紹暨教學應用</text:p>
            <text:p text:style-name="P59">□ 其他＿＿＿＿＿＿＿＿＿＿＿＿</text:p>
            <text:p text:style-name="P60"/>
            <text:p text:style-name="P61">教學研究：</text:p>
            <text:p text:style-name="P62">□<text:s/>數學教學案例研析</text:p>
            <text:p text:style-name="P63">□ 奠基模組活動研討</text:p>
            <text:p text:style-name="P64">□ 國小數學共備社群</text:p>
            <text:p text:style-name="P65"><text:span text:style-name="T66">□</text:span><text:span text:style-name="T67"><text:s/></text:span><text:span text:style-name="T68">其他＿＿＿＿＿＿＿＿＿＿＿＿</text:span></text:p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概況簡述</text:p>
          </table:table-cell>
          <table:table-cell table:style-name="TableCell72" table:number-columns-spanned="4">
            <text:list text:style-name="LFO1" text:continue-numbering="true">
              <text:list-item>
                <text:p text:style-name="P73">申請輔導需求說明</text:p>
              </text:list-item>
            </text:list>
            <text:p text:style-name="P74"/>
            <text:p text:style-name="P75"/>
            <text:list text:style-name="LFO1" text:continue-numbering="true">
              <text:list-item>
                <text:p text:style-name="P76">其他</text:p>
              </text:list-item>
            </text:list>
            <text:p text:style-name="P77"/>
            <text:p text:style-name="P78"/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參加人員</text:p>
            <text:p text:style-name="P82">任教年級</text:p>
          </table:table-cell>
          <table:table-cell table:style-name="TableCell83" table:number-columns-spanned="4">
            <text:p text:style-name="P84">□一年級( <text:s/>)人<text:s text:c="4"/>□二年級( <text:s/>)人<text:s text:c="4"/>□三年級( <text:s/>)人</text:p>
            <text:p text:style-name="P85">□四年級( <text:s/>)人<text:s text:c="4"/>□五年級( <text:s/>)人<text:s text:c="4"/>□六年級( <text:s/>)人</text:p>
            <text:p text:style-name="P86"><text:span text:style-name="T87">□其 <text:s/>他( <text:s/>)人</text:span></text:p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社群或領域<text:line-break/>召集人姓名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</table:table>
      <text:p text:style-name="P93"><text:span text:style-name="T94">填表人：</text:span><text:span text:style-name="T95"><text:tab/></text:span><text:span text:style-name="T96"><text:tab/></text:span><text:span text:style-name="T97"><text:s text:c="3"/></text:span><text:span text:style-name="T98"><text:s/></text:span><text:span text:style-name="T99"><text:tab/></text:span><text:span text:style-name="T100"><text:s/></text:span><text:span text:style-name="T101">教務主任：</text:span><text:span text:style-name="T102"><text:tab/></text:span><text:span text:style-name="T103"><text:tab/></text:span><text:span text:style-name="T104"><text:s text:c="4"/></text:span><text:span text:style-name="T105"><text:tab/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頁首"><text:span text:style-name="T2">附件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楊玲珠</meta:initial-creator>
    <dc:creator>user</dc:creator>
    <meta:creation-date>2026-09-11T06:33:00Z</meta:creation-date>
    <dc:date>2026-09-11T06:33:00Z</dc:date>
    <meta:print-date>2023-08-23T01:0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39" meta:row-count="3" meta:non-whitespace-character-count="460"/>
  </office:meta>
</office:document-meta>
</file>